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rnaehrung:vega-flammkuchen"/><text:bookmark-start text:name="__RefHeading___flammkuchen_1"/><text:bookmark-start text:name="flammkuchen"/>Flammkuchen<text:bookmark-end text:name="__RefHeading___flammkuchen_1"/><text:bookmark-end text:name="flammkuchen"/></text:h>
      <text:h text:style-name="Heading_20_2" text:outline-level="2"><text:bookmark-start text:name="__RefHeading___generelle_aussagen_2"/><text:bookmark-start text:name="generelle_aussagen"/>Generelle Aussagen<text:bookmark-end text:name="__RefHeading___generelle_aussagen_2"/><text:bookmark-end text:name="generelle_aussagen"/></text:h>
      <text:p text:style-name="Text_20_body">Es kann veganer Hefeteig für Flammkuchen fertig gekauft werden. Das ist die einfachste Methode. Will man den Hefeteig selbst machen, dann kann das Rezept für Pizza verwendet werden. Von den Mengenangaben (pro Person) passen die Angaben. Allerdings muss der Teig deutlich dünner aufgetragen werden, aus einem Blech Pizzateig wird dann 1 1/2 Bleche Flammkuchen.</text:p>
      <text:p text:style-name="Text_20_body">Dazu wird benötigt:</text:p>
      <text:list text:style-name="List_20_1" text:continue-numbering="false">
        <text:list-item>
          <text:p text:style-name="List_20_1_Content_First"> 1 Roller fertiger Flammkuchen-Teig ca. 250 gr</text:p>
        </text:list-item>
        <text:list-item>
          <text:p text:style-name="List_20_1_Content"> 1 Bund Lauchzwiebeln</text:p>
        </text:list-item>
        <text:list-item>
          <text:p text:style-name="List_20_1_Content"> 1/2 Cuisine Creme 200 ml (= 100 ml)</text:p>
        </text:list-item>
        <text:list-item>
          <text:p text:style-name="List_20_1_Content_Last"> 1 Pkg Tofu 200 g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0T22::55:35</meta:creation-date>
    <dc:creator>Generated</dc:creator>
    <dc:date>2026-08-10T22::55:35</dc:date>
    <dc:language>en-US</dc:language>
    <meta:editing-cycles>1</meta:editing-cycles>
    <meta:editing-duration>PT0S</meta:editing-duration>
    <dc:title>ernaehrung:vega-flammkuchen</dc:title>
  </office:meta>
</office:document-meta>
</file>