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rnaehrung:vega-gruetze-griess"/><text:bookmark-start text:name="__RefHeading___rote_gruetze_mit_griess_1"/><text:bookmark-start text:name="rote_gruetze_mit_griess"/>Rote Grütze mit Grieß<text:bookmark-end text:name="__RefHeading___rote_gruetze_mit_griess_1"/><text:bookmark-end text:name="rote_gruetze_mit_griess"/></text:h>
      <text:p text:style-name="Text_20_body">Rote Grütze kann auf verschiedene Weise hergestellt werden. Mit Grieß kann wenige Menschen die rote Grütze. Im Prinzip wird hierbei die Milch beim klassischen Grießbrei durch einen Fruchtsaft aus Früchten ersetzt.</text:p>
      <text:p text:style-name="Text_20_body">Bei den Mengenangaben wird davon ausgegangen, dass das Gericht als Nachspeise / Dessert angeboten wird. Sollte es als Hauptspeise vorgesehen werden, dann muss die doppelte Menge der Zutaten verwendet werden.</text:p>
      <text:h text:style-name="Heading_20_2" text:outline-level="2"><text:bookmark-start text:name="__RefHeading___zutaten_2"/><text:bookmark-start text:name="zutaten"/>Zutaten<text:bookmark-end text:name="__RefHeading___zutaten_2"/><text:bookmark-end text:name="zutaten"/></text:h>
      <text:p text:style-name="Preformatted_20_Text">Zutaten<text:s text:c="10"/>| 3 Pers. | 4 Pers. | 5 Pers. | 6 Pers. | 8 Pers. | 10 Pers.<text:line-break/>-----------------+---------+---------+---------+---------+---------+---------<text:line-break/>Rote Früchte 1)<text:s text:c="2"/>|<text:s text:c="2"/>750 g<text:s text:c="2"/>| 1000 g<text:s text:c="2"/>| 1250 g<text:s text:c="2"/>| 1500 g<text:s text:c="2"/>| 2000 g<text:s text:c="2"/>| 2500 g<text:line-break/>Zucker<text:s text:c="11"/>|<text:s text:c="3"/>53 ml |<text:s text:c="3"/>70 ml |<text:s text:c="3"/>88 ml |<text:s text:c="2"/>105 ml |<text:s text:c="2"/>140 ml |<text:s text:c="2"/>176 ml<text:line-break/>Grieß 2)<text:s text:c="9"/>|<text:s text:c="3"/>90 ml |<text:s text:c="2"/>120 ml |<text:s text:c="2"/>150 ml |<text:s text:c="2"/>180 ml |<text:s text:c="2"/>240 ml |<text:s text:c="2"/>300 ml<text:line-break/><text:line-break/>Etwas Wasser, bodendeckend in den Topf.<text:line-break/></text:p>
      <text:p text:style-name="Text_20_body"><text:span text:style-name="sup">1)</text:span>  Früchte oder ausgepresster Fruchtsaft<text:line-break/>
<text:span text:style-name="sup">2)</text:span>  soll die Grießgrütze etwas weicher ausfallen, dann nimmt man etwas ca. 15% weniger Grieß</text:p>
      <text:h text:style-name="Heading_20_2" text:outline-level="2"><text:bookmark-start text:name="__RefHeading___erforderliche_geraete_3"/><text:bookmark-start text:name="erforderliche_geraete"/>Erforderliche Geräte<text:bookmark-end text:name="__RefHeading___erforderliche_geraete_3"/><text:bookmark-end text:name="erforderliche_geraete"/></text:h>
      <text:list text:style-name="List_20_1" text:continue-numbering="false">
        <text:list-item>
          <text:p text:style-name="List_20_1_Content_First"> Großer Kochtopf</text:p>
        </text:list-item>
        <text:list-item>
          <text:p text:style-name="List_20_1_Content"> Langer Kochlöffel</text:p>
        </text:list-item>
        <text:list-item>
          <text:p text:style-name="List_20_1_Content_Last"> Waag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11T07::15:07</meta:creation-date>
    <dc:creator>Generated</dc:creator>
    <dc:date>2026-08-11T07::15:07</dc:date>
    <dc:language>en-US</dc:language>
    <meta:editing-cycles>1</meta:editing-cycles>
    <meta:editing-duration>PT0S</meta:editing-duration>
    <dc:title>ernaehrung:vega-gruetze-griess</dc:title>
  </office:meta>
</office:document-meta>
</file>