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reiesoftware"/><text:bookmark-start text:name="__RefHeading___freie_software_1"/><text:bookmark-start text:name="freie_software"/>Freie Software<text:bookmark-end text:name="__RefHeading___freie_software_1"/><text:bookmark-end text:name="freie_software"/></text:h>
      <text:p text:style-name="Text_20_body">Seit vielen Jahren wird freie Software erstellt und erfreut sich immer mehr Beliebtheit, selbst bei Firmen, die früher alles, was aus dem Bereich freie Software kam, verunglimpft und verteufelt hatten. Ich will hier nur einige Programme behandeln, die ich selbst gerne installiere.</text:p>
      <text:h text:style-name="Heading_20_2" text:outline-level="2"><text:bookmark-start text:name="__RefHeading___hplip_2"/><text:bookmark-start text:name="hplip"/>hplip<text:bookmark-end text:name="__RefHeading___hplip_2"/><text:bookmark-end text:name="hplip"/></text:h>
      <text:p text:style-name="Text_20_body">Das Paket hplip ergänzt den Druckerserver cups um einige Progamme und Treiber zur Unterstützung von Drucker des Herstellers HP. Die neuesten Quellpakete und Installationspakete kann man sich hier herunter laden:</text:p>
      <text:h text:style-name="Heading_20_3" text:outline-level="3"><text:bookmark-start text:name="__RefHeading___hplip_quellpakete_3"/><text:bookmark-start text:name="hplip_quellpakete"/>hplip Quellpakete<text:bookmark-end text:name="__RefHeading___hplip_quellpakete_3"/><text:bookmark-end text:name="hplip_quellpakete"/></text:h>
      <text:p text:style-name="Text_20_body"><text:a xlink:type="simple" xlink:href="https://www.joonet.de/sources/hplip/sources/" text:style-name="Internet_20_link" text:visited-style-name="Visited_20_Internet_20_Link">https://www.joonet.de/sources/hplip/sources/</text:a></text:p>
      <text:h text:style-name="Heading_20_3" text:outline-level="3"><text:bookmark-start text:name="__RefHeading___hplip_fuer_debian_4"/><text:bookmark-start text:name="hplip_fuer_debian"/>hplip für Debian<text:bookmark-end text:name="__RefHeading___hplip_fuer_debian_4"/><text:bookmark-end text:name="hplip_fuer_debian"/></text:h>
      <text:p text:style-name="Text_20_body">Für Testing: <text:a xlink:type="simple" xlink:href="https://www.joonet.de/sources/hplip/hplip-3.25.2-1_debian/" text:style-name="Internet_20_link" text:visited-style-name="Visited_20_Internet_20_Link">https://www.joonet.de/sources/hplip/hplip-4.26.2-1_debian/</text:a></text:p>
      <text:p text:style-name="Text_20_body">Für Stable / Trixie: <text:a xlink:type="simple" xlink:href="https://www.joonet.de/sources/hplip/hplip-3.25.2-1_debian13_trixie/" text:style-name="Internet_20_link" text:visited-style-name="Visited_20_Internet_20_Link">https://www.joonet.de/sources/hplip/hplip-4.26.2-1_debian13_trixie/</text:a></text:p>
      <text:p text:style-name="Text_20_body">Für Oldstable / Bookworm: <text:a xlink:type="simple" xlink:href="https://www.joonet.de/sources/hplip/hplip-3.25.2-1_debian12_bookworm/" text:style-name="Internet_20_link" text:visited-style-name="Visited_20_Internet_20_Link">https://www.joonet.de/sources/hplip/hplip-4.26.2-1_debian12_bookworm/</text:a></text:p>
      <text:h text:style-name="Heading_20_3" text:outline-level="3"><text:bookmark-start text:name="__RefHeading___hplip_fuer_ubuntu_5"/><text:bookmark-start text:name="hplip_fuer_ubuntu"/>hplip für Ubuntu<text:bookmark-end text:name="__RefHeading___hplip_fuer_ubuntu_5"/><text:bookmark-end text:name="hplip_fuer_ubuntu"/></text:h>
      <text:p text:style-name="Text_20_body">Für Resolute (26.04): <text:a xlink:type="simple" xlink:href="https://www.joonet.de/sources/hplip/hplip-4.26.2-1_ubu2604_resolute/" text:style-name="Internet_20_link" text:visited-style-name="Visited_20_Internet_20_Link">https://www.joonet.de/sources/hplip/hplip-4.26.2-1_ubu2604_resolute/</text:a></text:p>
      <text:p text:style-name="Text_20_body">Für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11T15::51:49</meta:creation-date>
    <dc:creator>Generated</dc:creator>
    <dc:date>2026-08-11T15::51:49</dc:date>
    <dc:language>en-US</dc:language>
    <meta:editing-cycles>1</meta:editing-cycles>
    <meta:editing-duration>PT0S</meta:editing-duration>
    <dc:title>freiesoftware</dc:title>
  </office:meta>
</office:document-meta>
</file>