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sundheit:gesundheit:ruhemusik"/><text:bookmark-start text:name="__RefHeading___beruhigende_musik_1"/><text:bookmark-start text:name="beruhigende_musik"/>Beruhigende Musik<text:bookmark-end text:name="__RefHeading___beruhigende_musik_1"/><text:bookmark-end text:name="beruhigende_musik"/></text:h>
      <text:p text:style-name="Text_20_body"><text:a xlink:type="simple" xlink:href="https://www.youtube.com/watch?v=VbAyLxGC42o" text:style-name="Internet_20_link" text:visited-style-name="Visited_20_Internet_20_Link">https://www.youtube.com/watch?v=VbAyLxGC42o</text:a></text:p>
      <text:p text:style-name="Text_20_body">♫ Лео Рохас Лучшее ♫ The Best Of Leo Rojas ♫<text:line-break/>
<text:a xlink:type="simple" xlink:href="https://www.youtube.com/watch?v=how1TKHapdU" text:style-name="Internet_20_link" text:visited-style-name="Visited_20_Internet_20_Link">https://www.youtube.com/watch?v=how1TKHapd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9::07:01</meta:creation-date>
    <dc:creator>Generated</dc:creator>
    <dc:date>2026-08-25T09::07:01</dc:date>
    <dc:language>en-US</dc:language>
    <meta:editing-cycles>1</meta:editing-cycles>
    <meta:editing-duration>PT0S</meta:editing-duration>
    <dc:title>gesundheit:gesundheit:ruhemusik</dc:title>
  </office:meta>
</office:document-meta>
</file>