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ias:uebungen-erstellen"/><text:bookmark-start text:name="__RefHeading___uebungen_einrichten_und_verwalten_1"/><text:bookmark-start text:name="uebungen_einrichten_und_verwalten"/>Übungen einrichten und verwalten<text:bookmark-end text:name="__RefHeading___uebungen_einrichten_und_verwalten_1"/><text:bookmark-end text:name="uebungen_einrichten_und_verwalten"/></text:h>
      <text:p text:style-name="Text_20_body">Das Objekt Übung ist sehr einfach einsetzbar und ermöglicht als Dozent den einfachen Start in ILIAS, da …</text:p>
      <text:list text:style-name="List_20_1" text:continue-numbering="false">
        <text:list-item>
          <text:p text:style-name="List_20_1_Content_First"> auf lokal vorhandenes Material (bspw. Arbeitsblätter) zurückgegriffen werden kann.</text:p>
        </text:list-item>
        <text:list-item>
          <text:p text:style-name="List_20_1_Content_Last"> die Administration weitgehend vom System übernommen wird.</text:p>
        </text:list-item>
      </text:list>
      <text:p text:style-name="Text_20_body">Während Sie in Tests (siehe Kap. <text:a xlink:type="simple" xlink:href="https://wiki.joonet.de/doku.php?id=ilias:tests-erstellen" text:style-name="Internet_20_link" text:visited-style-name="Visited_20_Internet_20_Link">Tests erstellen und verwalten</text:a>) Fragen mit vorgegebenen Antwortmöglichkeiten, Punktezahlen usw. verwenden, die ILIAS auch automatisch auswerten kann, bietet Ihnen das Übungsobjekt die Möglichkeit, von den ILIAS-Benutzern ganzheitlichere Aufgabenstellungen bearbeiten zu lassen, die nicht automatisch ausgewertet werden können oder sollten (z. B. Aufsatz schreiben, Skizze anfertigen, …).</text:p>
      <text:p text:style-name="Text_20_body">Übungsobjekte können mehrere Übungseinheiten umfassen, von denen einzelne obligatorisch oder fakultativ sein können (s. dazu Kap. <text:a xlink:type="simple" xlink:href="https://wiki.joonet.de/doku.php?id=ilias:uebungen-erweitern" text:style-name="Internet_20_link" text:visited-style-name="Visited_20_Internet_20_Link">Übungen um andere Aufgaben erweitern</text:a> ff).</text:p>
      <text:p text:style-name="Text_20_body">Übungsergebnisse werden von den Teilnehmern einer Übung etwa durch das Hochladen von Dateien oder das Eintragen von Texten eingereicht.</text:p>
      <text:p text:style-name="Text_20_body">Der Zugang zu den Inhalten einer Übung ist auf mehrfache Weise möglich:</text:p>
      <text:list text:style-name="List_20_1" text:continue-numbering="false">
        <text:list-item>
          <text:p text:style-name="List_20_1_Content_First"> Sie können ILIAS-intern per Mail verschickt werden.</text:p>
        </text:list-item>
        <text:list-item>
          <text:p text:style-name="List_20_1_Content"> Sie Teilnehmern automatisch auf die Übersicht des Persönlichen Schreibtischs gelegt werden.</text:p>
        </text:list-item>
        <text:list-item>
          <text:p text:style-name="List_20_1_Content_Last"> Ihre Abgabetermine werden automatisch zu Terminen im Kalender eines Kurses (und werden damit i.d.R. auch über die Kalenderübersicht des Persönlichen Schreibtischs zugänglich).</text:p>
        </text:list-item>
      </text:list>
      <text:p text:style-name="Text_20_body">Um eine Übungseinheit zu bearbeiten, kann ein Mitglied die Übung aufrufen und die entsprechende Übungseinheit aufklappen. Es werden folgende Informationen angezeigt:</text:p>
      <text:list text:style-name="List_20_1" text:continue-numbering="false">
        <text:list-item>
          <text:p text:style-name="List_20_1_Content_First">  <text:span text:style-name="Strong_20_Emphasis">Arbeitsanweisung</text:span>: Was genau soll gemacht werden?</text:p>
        </text:list-item>
        <text:list-item>
          <text:p text:style-name="List_20_1_Content">  <text:span text:style-name="Strong_20_Emphasis">Terminplan</text:span>: Ab und bis wann ist die Übungseinheit zu bearbeiten? Es wird außerdem die verbleibende Bearbeitungsdauer angezeigt.</text:p>
        </text:list-item>
        <text:list-item>
          <text:p text:style-name="List_20_1_Content">  <text:span text:style-name="Strong_20_Emphasis">Einreichung</text:span>: ILIAS listet ggf. bereits abgegebene Fassungen auf und bietet in jedem Fall während der noch verbleibenden Bearbeitungsdauer die Möglichkeit, Lösungen einzureichen, d.h., einzelne Dateien (oder mehrere als .zip-Archiv) hochzuladen.</text:p>
        </text:list-item>
        <text:list-item>
          <text:p text:style-name="List_20_1_Content">  <text:span text:style-name="Strong_20_Emphasis">Einreichungen</text:span>: Sollte bereits eine Einreichung vorliegen, so ist diese für den Teilnehmer abrufbar (und bis zum Ablauf eines Abgabedatums auch änderbar!).</text:p>
        </text:list-item>
        <text:list-item>
          <text:p text:style-name="List_20_1_Content_Last">  <text:span text:style-name="Strong_20_Emphasis">Ergebnis / Feedback</text:span>: Sobald eine Bewertung Ihrerseits und evtl. ein Feedback von Ihnen oder anderen Teilnehmern vorliegt, ist dieses ebenfalls dort zugänglich.</text:p>
        </text:list-item>
      </text:list>
      <text:h text:style-name="Heading_20_2" text:outline-level="2"><text:bookmark-start text:name="__RefHeading___uebung_anlegen_2"/><text:bookmark-start text:name="uebung_anlegen"/>Übung anlegen<text:bookmark-end text:name="__RefHeading___uebung_anlegen_2"/><text:bookmark-end text:name="uebung_anlegen"/></text:h>
      <text:p text:style-name="Text_20_body">Der Ausgangspunkt für die Einrichtung einer Übung liegt innerhalb einer Kategorie, einer Gruppe oder eines Kurses.
Gehen Sie nun folgendermaßen vor:</text:p>
      <text:p text:style-name="Preformatted_20_Text">1. Wählen Sie aus dem Auswahlmenü „Neues Objekt hinzufügen“ in der oberen, rechten Ecke die Option "Übung" aus.<text:line-break/>2. In der nun erscheinenden Maske können Sie unter „Option 1: Neue Übung anlegen“ dem Objekt einen Titel geben und eine Beschreibung hinzufügen.<text:line-break/>3. Klicken Sie auf „Übung anlegen“. Sie gelangen in den Bearbeitungsmodus des neuen Übungsobjekt. Standardmäßig öffnet sich als erstes der Reiter „Übungseinheiten“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tatt eine Übung neu anzulegen, können Sie in Schritt 2 auch eine bestehende Übung kopieren oder eine Übung importieren. Die Übung wird dann mit denselben Einstellungen und Dateien, allerdings ohne Benutzer und deren Einreichungen und Daten angeleg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1::10:16</meta:creation-date>
    <dc:creator>Generated</dc:creator>
    <dc:date>2026-09-08T21::10:16</dc:date>
    <dc:language>en-US</dc:language>
    <meta:editing-cycles>1</meta:editing-cycles>
    <meta:editing-duration>PT0S</meta:editing-duration>
    <dc:title>ilias:uebungen-erstellen</dc:title>
  </office:meta>
</office:document-meta>
</file>