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k:allgemein"/><text:bookmark-start text:name="__RefHeading___lieder_allgemein_fuer_chorgesang_1"/><text:bookmark-start text:name="lieder_allgemein_fuer_chorgesang"/>Lieder allgemein für Chorgesang<text:bookmark-end text:name="__RefHeading___lieder_allgemein_fuer_chorgesang_1"/><text:bookmark-end text:name="lieder_allgemein_fuer_chorgesa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Tonart</text:p>
          </table:table-cell>
          <table:table-cell office:value-type="string" table:style-name="tableheader">
            <text:p text:style-name="Table_20_Heading">Seiten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Liedblatt</text:p>
          </table:table-cell>
          <table:table-cell office:value-type="string" table:style-name="tableheader">
            <text:p text:style-name="Table_20_Heading">Audio</text:p>
          </table:table-cell>
          <table:table-cell office:value-type="string" table:style-name="tableheader">
            <text:p text:style-name="Table_20_Heading">Hinweise</text:p>
          </table:table-cell>
        </table:table-row>
        <table:table-row>
          <table:table-cell office:value-type="string" table:style-name="tablecell">
            <text:p text:style-name="tablealignleft">Água De Bebe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gel singen Jubelliede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ab Sonne im Herze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ch weiß nicht, was soll es bedeute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 Täler weit, o Höhe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mmarpsalm (deutsch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e Tree of Lif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m kan segla förutan vind?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m kan segla förutan vind? (Aussprache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ir wünschen dir viel Sege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8::31:22</meta:creation-date>
    <dc:creator>Generated</dc:creator>
    <dc:date>2026-08-25T08::31:22</dc:date>
    <dc:language>en-US</dc:language>
    <meta:editing-cycles>1</meta:editing-cycles>
    <meta:editing-duration>PT0S</meta:editing-duration>
    <dc:title>musik:allgemein</dc:title>
  </office:meta>
</office:document-meta>
</file>