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rachen:franz-ohne-muehe"/><text:bookmark-start text:name="__RefHeading___franzoesisch_ohne_muehe_1"/><text:bookmark-start text:name="franzoesisch_ohne_muehe"/>Französisch ohne Mühe<text:bookmark-end text:name="__RefHeading___franzoesisch_ohne_muehe_1"/><text:bookmark-end text:name="franzoesisch_ohne_muehe"/></text:h>
      <text:p text:style-name="Text_20_body">Audiodateien zu dem Selbstlernku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06::57:07</meta:creation-date>
    <dc:creator>Generated</dc:creator>
    <dc:date>2026-08-11T06::57:07</dc:date>
    <dc:language>en-US</dc:language>
    <meta:editing-cycles>1</meta:editing-cycles>
    <meta:editing-duration>PT0S</meta:editing-duration>
    <dc:title>sprachen:franz-ohne-muehe</dc:title>
  </office:meta>
</office:document-meta>
</file>